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ato" svg:font-family="Lato, sans-serif"/>
    <style:font-face style:name="Montserrat" svg:font-family="Montserrat"/>
    <style:font-face style:name="OpenSymbol" svg:font-family="OpenSymbol"/>
    <style:font-face style:name="Oswald" svg:font-family="Oswald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cm" table:align="left"/>
    </style:style>
    <style:style style:name="Tabela1.A" style:family="table-column">
      <style:table-column-properties style:column-width="5.255cm"/>
    </style:style>
    <style:style style:name="Tabela1.B" style:family="table-column">
      <style:table-column-properties style:column-width="2.274cm"/>
    </style:style>
    <style:style style:name="Tabela1.C" style:family="table-column">
      <style:table-column-properties style:column-width="2.475cm"/>
    </style:style>
    <style:style style:name="Tabela1.E" style:family="table-column">
      <style:table-column-properties style:column-width="4.523cm"/>
    </style:style>
    <style:style style:name="Tabela1.1" style:family="table-row">
      <style:table-row-properties style:min-row-height="0.159cm"/>
    </style:style>
    <style:style style:name="Tabela1.A1" style:family="table-cell">
      <style:table-cell-properties style:vertical-align="middle" fo:padding="0.049cm" fo:border="none"/>
    </style:style>
    <style:style style:name="Tabela1.4" style:family="table-row">
      <style:table-row-properties style:min-row-height="0.132cm"/>
    </style:style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Heading_20_1">
      <style:text-properties fo:color="#1c1c1c" style:text-line-through-style="none" style:font-name="Oswald" fo:font-size="27pt" style:text-underline-style="none" fo:font-weight="normal" style:text-blinking="false" style:font-weight-asian="bold" style:font-weight-complex="bold"/>
    </style:style>
    <style:style style:name="P3" style:family="paragraph" style:parent-style-name="Table_20_Contents">
      <style:text-properties fo:font-size="2pt" style:font-size-asian="2pt" style:font-size-complex="2pt"/>
    </style:style>
    <style:style style:name="P4" style:family="paragraph" style:parent-style-name="Table_20_Contents">
      <style:paragraph-properties fo:line-height="142%" fo:padding="0.265cm" fo:border="0.002cm solid #dddddd"/>
    </style:style>
    <style:style style:name="P5" style:family="paragraph" style:parent-style-name="Text_20_body">
      <style:paragraph-properties fo:margin-left="0cm" fo:margin-right="0cm" fo:margin-top="0cm" fo:margin-bottom="0.265cm" fo:orphans="2" fo:widows="2" fo:text-indent="0cm" style:auto-text-indent="false"/>
      <style:text-properties fo:font-variant="normal" fo:text-transform="none" fo:color="#717376" style:font-name="Lato" fo:font-size="10.5pt" fo:letter-spacing="normal" fo:font-style="normal" fo:font-weight="normal"/>
    </style:style>
    <style:style style:name="P6" style:family="paragraph" style:parent-style-name="Text_20_body">
      <style:paragraph-properties fo:margin-left="0cm" fo:margin-right="0cm" fo:margin-top="0cm" fo:margin-bottom="0.265cm" fo:orphans="2" fo:widows="2" fo:text-indent="0cm" style:auto-text-indent="false"/>
      <style:text-properties fo:font-variant="normal" fo:text-transform="none" fo:color="#717376" fo:letter-spacing="normal"/>
    </style:style>
    <style:style style:name="P7" style:family="paragraph" style:parent-style-name="Text_20_body">
      <style:paragraph-properties fo:margin-left="0cm" fo:margin-right="0cm" fo:margin-top="0cm" fo:margin-bottom="0.265cm" fo:orphans="2" fo:widows="2" fo:text-indent="0cm" style:auto-text-indent="false"/>
    </style:style>
    <style:style style:name="P8" style:family="paragraph" style:parent-style-name="Text_20_body">
      <style:paragraph-properties fo:margin-top="0cm" fo:margin-bottom="0.265cm" fo:orphans="2" fo:widows="2"/>
      <style:text-properties fo:font-variant="normal" fo:text-transform="none" fo:color="#717376" style:font-name="Lato" fo:font-size="10.5pt" fo:letter-spacing="normal" fo:font-style="normal" fo:font-weight="normal"/>
    </style:style>
    <style:style style:name="P9" style:family="paragraph" style:parent-style-name="Text_20_body" style:list-style-name="L2">
      <style:paragraph-properties fo:margin-top="0cm" fo:margin-bottom="0.265cm" fo:orphans="2" fo:widows="2"/>
      <style:text-properties fo:font-variant="normal" fo:text-transform="none" fo:color="#717376" style:font-name="Lato" fo:font-size="10.5pt" fo:letter-spacing="normal" fo:font-style="normal" fo:font-weight="normal"/>
    </style:style>
    <style:style style:name="P10" style:family="paragraph" style:parent-style-name="Text_20_body" style:list-style-name="L3">
      <style:paragraph-properties fo:margin-top="0cm" fo:margin-bottom="0.265cm" fo:orphans="2" fo:widows="2"/>
      <style:text-properties fo:font-variant="normal" fo:text-transform="none" fo:color="#717376" style:font-name="Lato" fo:font-size="10.5pt" fo:letter-spacing="normal" fo:font-style="normal" fo:font-weight="normal"/>
    </style:style>
    <style:style style:name="P11" style:family="paragraph" style:parent-style-name="Text_20_body" style:list-style-name="L5">
      <style:paragraph-properties fo:margin-top="0cm" fo:margin-bottom="0.265cm" fo:orphans="2" fo:widows="2"/>
      <style:text-properties fo:font-variant="normal" fo:text-transform="none" fo:color="#717376" style:font-name="Lato" fo:font-size="10.5pt" fo:letter-spacing="normal" fo:font-style="normal" fo:font-weight="normal"/>
    </style:style>
    <style:style style:name="P12" style:family="paragraph" style:parent-style-name="Text_20_body" style:list-style-name="L6">
      <style:paragraph-properties fo:margin-top="0cm" fo:margin-bottom="0.265cm" fo:orphans="2" fo:widows="2"/>
      <style:text-properties fo:font-variant="normal" fo:text-transform="none" fo:color="#717376" style:font-name="Lato" fo:font-size="10.5pt" fo:letter-spacing="normal" fo:font-style="normal" fo:font-weight="normal"/>
    </style:style>
    <style:style style:name="P13" style:family="paragraph" style:parent-style-name="Text_20_body" style:list-style-name="L7">
      <style:paragraph-properties fo:margin-left="0cm" fo:margin-right="0cm" fo:margin-top="0cm" fo:margin-bottom="0.265cm" fo:orphans="2" fo:widows="2" fo:text-indent="0cm" style:auto-text-indent="false"/>
      <style:text-properties fo:font-variant="normal" fo:text-transform="none" fo:color="#717376" fo:letter-spacing="normal"/>
    </style:style>
    <style:style style:name="P14" style:family="paragraph" style:parent-style-name="Text_20_body">
      <style:paragraph-properties fo:margin-left="0cm" fo:margin-right="0cm" fo:margin-top="0cm" fo:margin-bottom="0.265cm" fo:orphans="2" fo:widows="2" fo:text-indent="0cm" style:auto-text-indent="false"/>
      <style:text-properties fo:font-variant="normal" fo:text-transform="none" fo:color="#717376" style:font-name="Lato" fo:font-size="10.5pt" fo:letter-spacing="normal" fo:font-style="normal" fo:font-weight="normal"/>
    </style:style>
    <style:style style:name="P15" style:family="paragraph" style:parent-style-name="Text_20_body">
      <style:paragraph-properties fo:margin-left="0cm" fo:margin-right="0cm" fo:margin-top="0cm" fo:margin-bottom="0.265cm" fo:orphans="2" fo:widows="2" fo:text-indent="0cm" style:auto-text-indent="false"/>
    </style:style>
    <style:style style:name="P16" style:family="paragraph" style:parent-style-name="Text_20_body" style:list-style-name="L8">
      <style:paragraph-properties fo:margin-left="0cm" fo:margin-right="0cm" fo:margin-top="0cm" fo:margin-bottom="0.265cm" fo:orphans="2" fo:widows="2" fo:text-indent="0cm" style:auto-text-indent="false"/>
    </style:style>
    <style:style style:name="P17" style:family="paragraph" style:parent-style-name="Text_20_body">
      <style:paragraph-properties fo:margin-left="0cm" fo:margin-right="0cm" fo:margin-top="0cm" fo:margin-bottom="0cm" fo:orphans="2" fo:widows="2" fo:text-indent="0cm" style:auto-text-indent="false"/>
      <style:text-properties fo:font-variant="normal" fo:text-transform="none" fo:color="#444444" style:font-name="Montserrat" fo:font-size="12pt" fo:letter-spacing="normal" fo:font-style="normal" fo:font-weight="normal"/>
    </style:style>
    <style:style style:name="P18" style:family="paragraph" style:parent-style-name="Text_20_body">
      <style:paragraph-properties fo:margin-left="0cm" fo:margin-right="0cm" fo:margin-top="0cm" fo:margin-bottom="0cm" fo:orphans="2" fo:widows="2" fo:text-indent="0cm" style:auto-text-indent="false"/>
    </style:style>
    <style:style style:name="T1" style:family="text">
      <style:text-properties style:font-name="Lato" fo:font-size="10.5pt" fo:font-style="normal" fo:font-weight="normal"/>
    </style:style>
    <style:style style:name="T2" style:family="text">
      <style:text-properties fo:font-variant="normal" fo:text-transform="none" fo:color="#717376" style:font-name="Lato" fo:font-size="10.5pt" fo:letter-spacing="normal" fo:font-style="normal" fo:font-weight="bold"/>
    </style:style>
    <style:style style:name="T3" style:family="text">
      <style:text-properties fo:font-variant="normal" fo:text-transform="none" fo:color="#717376" style:font-name="Lato" fo:font-size="10.5pt" fo:letter-spacing="normal" fo:font-style="normal" fo:font-weight="normal"/>
    </style:style>
    <style:style style:name="T4" style:family="text">
      <style:text-properties fo:font-variant="normal" fo:text-transform="none" fo:color="#717376" style:font-name="Lato" fo:font-size="10.5pt" fo:letter-spacing="normal" fo:font-style="normal" style:text-underline-style="solid" style:text-underline-width="auto" style:text-underline-color="font-color" fo:font-weight="bold"/>
    </style:style>
    <style:style style:name="T5" style:family="text">
      <style:text-properties fo:font-variant="normal" fo:text-transform="none" fo:color="#717376" fo:letter-spacing="normal"/>
    </style:style>
    <style:style style:name="T6" style:family="text">
      <style:text-properties fo:font-variant="normal" fo:text-transform="none" fo:color="#ef997f" style:text-line-through-style="none" style:font-name="Lato" fo:font-size="10.5pt" fo:letter-spacing="normal" fo:font-style="normal" style:text-underline-style="none" fo:font-weight="normal" style:text-blinking="false" fo:background-color="transparent"/>
    </style:style>
    <style:style style:name="T7" style:family="text">
      <style:text-properties fo:font-variant="normal" fo:text-transform="none" fo:color="#444444" style:font-name="Montserrat" fo:font-size="12pt" fo:letter-spacing="normal" fo:font-style="normal" fo:font-weight="bold"/>
    </style:style>
    <style:style style:name="T8" style:family="text">
      <style:text-properties fo:font-variant="normal" fo:text-transform="none" fo:color="#444444" style:font-name="Montserrat" fo:font-size="12pt" fo:letter-spacing="normal" fo:font-style="normal" fo:font-weight="normal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number text:level="1" text:style-name="Numbering_20_Symbols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text:style-name="Numbering_20_Symbols" style:num-suffix="." style:num-format="1" text:start-value="6">
        <style:list-level-properties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10">
      <text:list-level-style-number text:level="1" text:style-name="Numbering_20_Symbols" style:num-suffix="." style:num-format="1" text:start-value="6">
        <style:list-level-properties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" text:outline-level="1">REGULAMIN</text:h>
      <text:p text:style-name="P7"><text:span text:style-name="Strong_20_Emphasis"><text:span text:style-name="T2">REGULAMIN BIEGÓW GÓRSKICH – Wyspowy Ultra Świr </text:span></text:span></text:p>
      <text:p text:style-name="P7"><text:span text:style-name="Strong_20_Emphasis"><text:span text:style-name="T2">1. ORGANIZATOR</text:span></text:span></text:p>
      <text:p text:style-name="P5">Organizatorem biegów górskich WYSPOWY ULTRA <text:s/>ŚWIR jest fundacja:</text:p>
      <text:p text:style-name="P5">FUNDACJA „MAŁOPOLSKA BIEGA”</text:p>
      <text:p text:style-name="P5">33-388 Gołkowice Dolne 116b/2</text:p>
      <text:p text:style-name="P5">NIP 6762559849</text:p>
      <text:p text:style-name="P5">KRS 000764553</text:p>
      <text:p text:style-name="P5">REGON 382240981</text:p>
      <text:p text:style-name="P5">mail: kontakt@malopolskabiega.com.pl</text:p>
      <text:p text:style-name="P7"><text:span text:style-name="Strong_20_Emphasis"><text:span text:style-name="T2">2. CEL IMPREZY</text:span></text:span></text:p>
      <text:p text:style-name="P6">– <text:span text:style-name="T1">popularyzacja i promocja biegów górskich w Beskidzie Wyspowym</text:span></text:p>
      <text:p text:style-name="P6">– <text:span text:style-name="T1">popularyzacja i promocja biegania jako aktywnego spędzania czasu</text:span></text:p>
      <text:p text:style-name="P6">– <text:span text:style-name="T1">popularyzacja i promocja regionu BESKID WYSPOWY</text:span></text:p>
      <text:p text:style-name="P6">– <text:span text:style-name="T1">promocja regionu Małopolska</text:span></text:p>
      <text:p text:style-name="P6">– <text:span text:style-name="T1">popularyzacja turystyki górskiej</text:span></text:p>
      <text:p text:style-name="P7"><text:span text:style-name="Strong_20_Emphasis"><text:span text:style-name="T2">3. DATA I MIEJSCE</text:span></text:span></text:p>
      <text:p text:style-name="P5">Biegi odbędą się w terminie 26.06.2027</text:p>
      <text:p text:style-name="P6">– <text:span text:style-name="T1">start biegu na dystansie 43 km – 26.06.2027 godz. 9:00 – limit trasy 10 godzin</text:span></text:p>
      <text:list xml:id="list2827714053304856546" text:style-name="L7">
        <text:list-item>
          <text:p text:style-name="P13"><text:span text:style-name="T1">start biegu <text:s/>dystansie 23 km – 26.06.2027 godz 10:00- limit trasy 5 godziny</text:span></text:p>
        </text:list-item>
        <text:list-item>
          <text:p text:style-name="P13"><text:span text:style-name="T1">start marszu nordic walking na dystansie 23 km – 26.06.2027 godz 9:30 limit trasy 7 h</text:span></text:p>
        </text:list-item>
      </text:list>
      <text:p text:style-name="P8"/>
      <text:p text:style-name="P7"><text:span text:style-name="T3">Biuro zawodów oraz start i meta zawodów: amfiteatr w Łącku (</text:span><text:a xlink:type="simple" xlink:href="https://www.google.com/maps/place/Amfiteatr+Łącko/@49.5641233,20.4283617,15z/data=!4m2!3m1!1s0x0:0xf4c9ca83b4637050?sa=X&amp;ved=2ahUKEwin8OejhcrrAhVC26QKHeMwBSYQ_BIwFXoECBAQCA" text:style-name="Internet_20_link" text:visited-style-name="Visited_20_Internet_20_Link"><text:span text:style-name="T6">mapa dojazdu</text:span></text:a><text:span text:style-name="T3"> )</text:span></text:p>
      <text:p text:style-name="P7"><text:span text:style-name="Strong_20_Emphasis"><text:span text:style-name="T2">Program zawodów:</text:span></text:span></text:p>
      <text:p text:style-name="P5">Godziny działania biura zawodów</text:p>
      <text:p text:style-name="P5">26.06.2027:</text:p>
      <text:p text:style-name="P6">– <text:span text:style-name="T1">7:00 – 9:45 – weryfikacja uczestników, sprawdzanie wyposażenia obowiązkowego (9:45 – zamknięcie biura zawodów!!!)</text:span></text:p>
      <text:p text:style-name="P5">Uczestnik podczas rejestracji w biurze zawodów odbiera pakiet indywidualnie za siebie potwierdzając tożsamość dowodem osobistym lub paszportem.</text:p>
      <text:p text:style-name="P5">Dekoracje zawodników odbywać się będą po dobiegnięciu na linię mety 3 pierwszych mężczyzn i 3 pierwszych kobiet z danego dystansu.</text:p>
      <text:p text:style-name="P7"><text:span text:style-name="Strong_20_Emphasis"><text:span text:style-name="T2">4. ZASADY UCZESTNICTWA W BIEGACH</text:span></text:span></text:p>
      <text:p text:style-name="P5">W biegach mogą wziąć udział osoby pełnoletnie (które do dnia 26.06.2026 będą miały ukończone 18 lat) i wypełnią formularz kontaktowy, oraz opłaca kwotę opłaty startowej.</text:p>
      <text:p text:style-name="P5"><text:soft-page-break/>W marszu nordic walking mogą wziąc udział dzieci, które przez cały czas marszu będą znajdowały się pod opieką osoby dorosłej, która w biurze zawodów podpisze zgodę na udzial dziecka i opiekę nad nim. </text:p>
      <text:p text:style-name="P5">Na liście startowej będą znajdowały się tylko osoby opłacone.</text:p>
      <text:p text:style-name="P5">Uczestnik biorąc udział w zawodach akceptuje regulamin oraz zawarte w nim zasady.</text:p>
      <text:p text:style-name="P5">Uczestnik jest świadomy i dobrowolnie podejmuje decyzję o biegu, który jest biegiem wymagającym. Uczestnik zdaje sobie sprawę z trudności biegu, oraz zdaje sobie sprawę z trudnych warunków i sytuacji jakie mogą nastąpić podczas tak długich biegów ( kryzysy, zmiany pogody, pogubienia).</text:p>
      <text:p text:style-name="P5">Uczestnik potwierdza, że jego przygotowanie i stan zdrowia pozwalają na wzięcie udziału w biegu.</text:p>
      <text:p text:style-name="P5">Każdy uczestnik musi być zweryfikowany w biurze zawodów, podczas weryfikacji sprawdzane będzie wyposażenie obowiązkowe.</text:p>
      <text:p text:style-name="P7"><text:span text:style-name="Strong_20_Emphasis"><text:span text:style-name="T2"/></text:span></text:p>
      <text:p text:style-name="P5">Organizator zastrzega sobie prawo wycofania z imprezy lub dnf, osoby, której stan zdrowia według organizatora jest wątpliwy i dalszy bieg mógłby przynieść szkody zawodnikowi.</text:p>
      <text:p text:style-name="P5">Organizator zastrzega sobie prawo odmówienia udziału w imprezie.</text:p>
      <text:p text:style-name="P5">Limit zawodników:</text:p>
      <text:p text:style-name="P7"><text:span text:style-name="T5">– </text:span><text:span text:style-name="Strong_20_Emphasis"><text:span text:style-name="T2">trasa 43 km <text:s/>– 100 osób</text:span></text:span></text:p>
      <text:p text:style-name="P7"><text:span text:style-name="T5">– </text:span><text:span text:style-name="Strong_20_Emphasis"><text:span text:style-name="T2">trasa 23 km – 100 osób</text:span></text:span></text:p>
      <text:p text:style-name="P7"><text:span text:style-name="Strong_20_Emphasis"><text:span text:style-name="T2"><text:s/>- marsz nordic walking <text:s/>- 100 osób</text:span></text:span></text:p>
      <text:list xml:id="list2650896699234988471" text:style-name="L2">
        <text:list-header>
          <text:p text:style-name="P9"/>
        </text:list-header>
      </text:list>
      <text:p text:style-name="P5">Aby zostać sklasyfikowanym w biegu należy zakończyć bieg w limicie czasowym. Osoby, które zostały puszczone z ostatnich punktów kontrolnych trasy, ale nie zmieściły się w limicie czasu – nie będą uwzględnione w wynikach i będą oznaczone jako DNF .</text:p>
      <text:p text:style-name="P5">Każdy z zawodników porusza się po trasie wyznaczonej przez organizatora – wszelkie skracanie trasy i brak obecności na punktach są równoznaczne z dyskwalifikacją.</text:p>
      <text:p text:style-name="P5">Każdy z zawodników porusza się o własnych siłach. W biegu nie mogą startować rodzice z małymi dziećmi (typu biegacze z dziećmi w nosidełkach, wózkach itp)!!!</text:p>
      <text:p text:style-name="P7"><text:span text:style-name="Strong_20_Emphasis"><text:span text:style-name="T2">ŚMIECENIE NA TRASIE JEST NIEDOPUSZCZALNE I RÓWNOZNACZNE Z DYSKWALIFIKACJĄ!!!!!!</text:span></text:span></text:p>
      <text:p text:style-name="P5">Jakiekolwiek niedopuszczalne słownictwo skierowane do wolontariuszy, kłótnie z nimi będą zgłoszone do organizatora i mogą grozić dyskwalifikacją i brakiem możliwości startu w innych naszych biegach. Wolontariuszy szanujemy!!!</text:p>
      <text:p text:style-name="P5">Każdy z zawodników jest zobowiązany do pomocy drugiemu zawodnikowi, jeżeli jest on w niebezpieczeństwie zagrożenia zdrowia i życia.</text:p>
      <text:p text:style-name="P5">Dopuszczalna jest pomoc osób trzecich tylko i wyłącznie na punktach kontrolnych/ żywieniowych.</text:p>
      <text:p text:style-name="P5">Pomoc osób trzecich poza punktami kontrolnymi/żywieniowymi grozi dyskwalifikacją zawodnika.</text:p>
      <text:p text:style-name="P5">Jeżeli zawodnik nie jest w stanie kontynuować biegu zgłasza to albo na punkcie kontrolnym , albo telefonicznie organizatorowi. Jeżeli zawodnik nie zgłosi zejścia z trasy i z tego powodu zostanie wszczęta akcja poszukiwawcza/ratunkowa– zawodnik zostanie obciążony kosztami akcji.</text:p>
      <text:p text:style-name="P7"><text:span text:style-name="Strong_20_Emphasis"><text:span text:style-name="T2">PUNKTY KONTROLNO-ŻYWIENIOWE oraz LIMITY CZASOWE</text:span></text:span></text:p>
      <text:p text:style-name="P7"><text:span text:style-name="Strong_20_Emphasis"><text:span text:style-name="T2">Punkty odżywcze dla trasy 43 km (limity czasowe)</text:span></text:span></text:p>
      <text:p text:style-name="P7"><text:span text:style-name="T3">1 punkt- </text:span><text:span text:style-name="Strong_20_Emphasis"><text:span text:style-name="T2">Cisowy Dział – ok 15 <text:s/>km (3h)</text:span></text:span></text:p>
      <text:p text:style-name="P7"><text:span text:style-name="T3">2 punkt</text:span><text:span text:style-name="Strong_20_Emphasis"><text:span text:style-name="T3"> </text:span></text:span><text:span text:style-name="Strong_20_Emphasis"><text:span text:style-name="T2">Zalesie – ok 24,5 (6 h)</text:span></text:span></text:p>
      <text:p text:style-name="P7"><text:soft-page-break/><text:span text:style-name="T3">3 punkt</text:span><text:span text:style-name="Strong_20_Emphasis"><text:span text:style-name="T3"> </text:span></text:span><text:span text:style-name="Strong_20_Emphasis"><text:span text:style-name="T2">Łącko- meta (10h)</text:span></text:span></text:p>
      <text:p text:style-name="P7"><text:span text:style-name="Strong_20_Emphasis"><text:span text:style-name="T2">Punkty odżywcze dla trasy 23 km (limity czasowe)</text:span></text:span></text:p>
      <text:p text:style-name="P7"><text:span text:style-name="T3">1.Zbludz</text:span><text:span text:style-name="Strong_20_Emphasis"><text:span text:style-name="T2">a – ok 10 km(2 h)</text:span></text:span></text:p>
      <text:p text:style-name="P7"><text:span text:style-name="T3">2 punkt</text:span><text:span text:style-name="Strong_20_Emphasis"><text:span text:style-name="T3"> </text:span></text:span><text:span text:style-name="Strong_20_Emphasis"><text:span text:style-name="T2">Łącko- meta (5h)</text:span></text:span></text:p>
      <text:p text:style-name="P7"><text:span text:style-name="Strong_20_Emphasis"><text:span text:style-name="T2">Punkty odżywcze dla marszu nordic walking 23 km(limity czasowe)</text:span></text:span></text:p>
      <text:p text:style-name="P7"><text:span text:style-name="Strong_20_Emphasis"><text:span text:style-name="T2">Punkty odżywcze dla trasy 23 km (limity czasowe)</text:span></text:span></text:p>
      <text:p text:style-name="P7"><text:span text:style-name="T3">1.Zbludz</text:span><text:span text:style-name="Strong_20_Emphasis"><text:span text:style-name="T2">a – ok 10 km(3 h)</text:span></text:span></text:p>
      <text:p text:style-name="P7"><text:span text:style-name="Strong_20_Emphasis"><text:span text:style-name="T3">2 punkt </text:span></text:span><text:span text:style-name="Strong_20_Emphasis"><text:span text:style-name="T2">Łącko- meta (7h)</text:span></text:span></text:p>
      <text:p text:style-name="P7"><text:span text:style-name="Strong_20_Emphasis"><text:span text:style-name="T2"/></text:span></text:p>
      <text:p text:style-name="P7"><text:span text:style-name="Strong_20_Emphasis"><text:span text:style-name="T2">5. WYPOSAŻENIE OBOWIĄZKOWE</text:span></text:span></text:p>
      <text:p text:style-name="P6">– <text:span text:style-name="T1">numer startowy przypięty na przodzie lub do plecaka</text:span></text:p>
      <text:p text:style-name="P6">– <text:span text:style-name="T1">włączony i naładowany telefon</text:span></text:p>
      <text:p text:style-name="P6">– <text:span text:style-name="T1">plik gpx z trasą biegu wgrany albo na zegarku albo na telefonie (obowiązkowy dla wszystkich dystansów !). OBOWIĄZKOWO Z UMIEJĘTNOŚCIĄ KORZYSTANIA Z PLIKU GPX!</text:span></text:p>
      <text:list xml:id="list746610259219115142" text:style-name="L3">
        <text:list-item>
          <text:p text:style-name="P10">numer do organizatora (będzie podany na numerze startowym)</text:p>
        </text:list-item>
        <text:list-item>
          <text:p text:style-name="P10">kurtka wiatrówka</text:p>
        </text:list-item>
        <text:list-item>
          <text:p text:style-name="P10">bandanka</text:p>
        </text:list-item>
        <text:list-item>
          <text:p text:style-name="P10">folia nrc</text:p>
        </text:list-item>
        <text:list-item>
          <text:p text:style-name="P10">swój kubek wielokrotnego użytku</text:p>
        </text:list-item>
      </text:list>
      <text:p text:style-name="P5">Zawodnik powinien posiadać odzież i obuwie dopasowane do biegów górskich przy panującej podczas biegu pogodzie.</text:p>
      <text:p text:style-name="P5">Zawodnik powinien posiadać odzież i obuwie dopasowane do biegów górskich przy panującej podczas biegu pogody.</text:p>
      <text:list xml:id="list6015924377175792407" text:style-name="L8">
        <text:list-item>
          <text:p text:style-name="P16"><text:span text:style-name="Strong_20_Emphasis"><text:span text:style-name="T2">OPŁATY</text:span></text:span></text:p>
          <text:p text:style-name="P16"><text:span text:style-name="Strong_20_Emphasis"><text:span text:style-name="T7">OPŁATY</text:span></text:span><text:span text:style-name="Strong_20_Emphasis"><text:span text:style-name="T8"> </text:span></text:span></text:p>
          <text:p text:style-name="P16"><text:span text:style-name="Strong_20_Emphasis"><text:span text:style-name="T7">Bieg 43 km </text:span></text:span></text:p>
        </text:list-item>
      </text:list>
      <text:p text:style-name="P17">do 31.10.2026 – 170 pln</text:p>
      <text:p text:style-name="P17">01.11.2026 – 31.12.2026– 190 pln</text:p>
      <text:p text:style-name="P17">01.01.2027 <text:s/>- 30.04.2027 – 220 pln</text:p>
      <text:p text:style-name="P17">01.05.2027 – 15.06.2027 – 250 pln</text:p>
      <text:p text:style-name="P18"/>
      <text:p text:style-name="P18"><text:span text:style-name="Strong_20_Emphasis"><text:span text:style-name="T7">Bieg 23 km </text:span></text:span></text:p>
      <text:p text:style-name="P17">do 31.10.2026 – 90 pln</text:p>
      <text:p text:style-name="P17">01.11.2026 – 31.12.2026– 120 pln</text:p>
      <text:p text:style-name="P17">01.01.2027 <text:s/>- 30.04.2027 – 140 pln</text:p>
      <text:p text:style-name="P17">01.05.2027 – 15.06.2027 – 160 pln</text:p>
      <text:p text:style-name="P18"><text:span text:style-name="Strong_20_Emphasis"><text:span text:style-name="T7">Marsz nordic walking </text:span></text:span></text:p>
      <text:p text:style-name="P17">do 31.10.2026 – 90 pln</text:p>
      <text:p text:style-name="P17">01.11.2026 – 31.12.2026– 120 pln</text:p>
      <text:p text:style-name="P17">01.01.2027 <text:s/>- 30.04.2027 – 140 pln</text:p>
      <text:p text:style-name="P17">01.05.2027 – 15.06.2027 – 160 pln</text:p>
      <text:p text:style-name="P18"><text:soft-page-break/><text:span text:style-name="Strong_20_Emphasis"><text:span text:style-name="T7"/></text:span></text:p>
      <text:p text:style-name="P7"><text:span text:style-name="Strong_20_Emphasis"><text:span text:style-name="T2"/></text:span></text:p>
      <table:table table:name="Tabela1" table:style-name="Tabela1">
        <table:table-column table:style-name="Tabela1.A"/>
        <table:table-column table:style-name="Tabela1.B"/>
        <table:table-column table:style-name="Tabela1.C" table:number-columns-repeated="2"/>
        <table:table-column table:style-name="Tabela1.E"/>
        <table:table-row table:style-name="Tabela1.1"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</table:table-row>
        <table:table-row>
          <table:table-cell table:style-name="Tabela1.A1" office:value-type="string">
            <text:p text:style-name="P3"/>
          </table:table-cell>
          <table:table-cell table:style-name="Tabela1.A1" office:value-type="string">
            <text:p text:style-name="P3"/>
          </table:table-cell>
          <table:table-cell table:style-name="Tabela1.A1" office:value-type="string">
            <text:p text:style-name="P3"/>
          </table:table-cell>
          <table:table-cell table:style-name="Tabela1.A1" office:value-type="string">
            <text:p text:style-name="P3"/>
          </table:table-cell>
          <table:table-cell table:style-name="Tabela1.A1" office:value-type="string">
            <text:p text:style-name="P3"/>
          </table:table-cell>
        </table:table-row>
        <table:table-row>
          <table:table-cell table:style-name="Tabela1.A1" office:value-type="string">
            <text:p text:style-name="P3"/>
          </table:table-cell>
          <table:table-cell table:style-name="Tabela1.A1" office:value-type="string">
            <text:p text:style-name="P3"/>
          </table:table-cell>
          <table:table-cell table:style-name="Tabela1.A1" office:value-type="string">
            <text:p text:style-name="P3"/>
          </table:table-cell>
          <table:table-cell table:style-name="Tabela1.A1" office:value-type="string">
            <text:p text:style-name="P3"/>
          </table:table-cell>
          <table:table-cell table:style-name="Tabela1.A1" office:value-type="string">
            <text:p text:style-name="P3"/>
          </table:table-cell>
        </table:table-row>
        <table:table-row table:style-name="Tabela1.4"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</table:table-row>
        <table:table-row table:style-name="Tabela1.4"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</table:table-row>
      </table:table>
      <text:p text:style-name="P7"><text:span text:style-name="T3">RABATY DLA „LUBIĄCYCH NAS” I GRUP obowiązują do 31.05.2027 (info na maila </text:span><text:a xlink:type="simple" xlink:href="mailto:biuro@fundacjamalopolksabiega.pl" text:style-name="Internet_20_link" text:visited-style-name="Visited_20_Internet_20_Link"><text:span text:style-name="T6">kontakt@malopolskabiega.com.pl</text:span></text:a><text:span text:style-name="T3">).</text:span></text:p>
      <text:p text:style-name="P5">Rabaty dla grup:</text:p>
      <text:p text:style-name="P5">powyżej 10 osób -10%</text:p>
      <text:p text:style-name="P5">powyżej 15 osób – 15%</text:p>
      <text:p text:style-name="P7"><text:span text:style-name="T3">Większe grupy – indywidualne uzgodnienia </text:span><text:a xlink:type="simple" xlink:href="mailto:biuro@fundacjamalopolksabiega.pl" text:style-name="Internet_20_link" text:visited-style-name="Visited_20_Internet_20_Link"><text:span text:style-name="T6">kontakt@malopolskabiega.com.pl</text:span></text:a></text:p>
      <text:p text:style-name="P5"/>
      <text:p text:style-name="P5"/>
      <text:list xml:id="list8308304217949502970" text:style-name="L5">
        <text:list-item>
          <text:p text:style-name="P11"/>
          <text:p text:style-name="P11"/>
        </text:list-item>
      </text:list>
      <text:p text:style-name="P5">Dane do przelewu</text:p>
      <text:p text:style-name="P5">FUNDACJA „MAŁOPOLSKA BIEGA”</text:p>
      <text:p text:style-name="P5">33-388 Gołkowice Dolne 116b/2</text:p>
      <text:p text:style-name="P7"><text:span text:style-name="Strong_20_Emphasis"><text:span text:style-name="T2">Numer konta dla przelewów w PLN:</text:span></text:span></text:p>
      <text:p text:style-name="P7"><text:span text:style-name="T3">PL </text:span><text:span text:style-name="Strong_20_Emphasis"><text:span text:style-name="T2">73 1140 2004 0000 3802 7854 6379</text:span></text:span></text:p>
      <text:p text:style-name="P5">.</text:p>
      <text:p text:style-name="P5">Rachunki będą wystawione do 7 dni od daty wpłaty tylko i wyłącznie jeżeli w momencie wpłaty otrzymamy maila z informacją dotyczącą prośby wystawienia faktury.</text:p>
      <text:p text:style-name="P5">W przypadku rezygnacji uczestnika zarejestrowanego do 31.03.2027r organizator zwraca 50% kwoty wpisowego. Po terminie 01.04.2027. organizator nie zwraca opłat startowych.</text:p>
      <text:p text:style-name="P5">Organizator nie zwraca opłaty startowej:</text:p>
      <text:p text:style-name="P6">– <text:span text:style-name="T1">osobom, które nie pojawiły się na starcie biegu a opłaciły go</text:span></text:p>
      <text:p text:style-name="P6">– <text:span text:style-name="T1">zawodnikom, którzy nie ukończyli biegu</text:span></text:p>
      <text:p text:style-name="P6">– <text:span text:style-name="T1">zdyskwalifikowanym zawodnikom</text:span></text:p>
      <text:list xml:id="list2374076053980820841" text:style-name="L6">
        <text:list-item>
          <text:p text:style-name="P12">organizator nie odpowiada za zaginięcie przelewu bankowego z winy poczty lub banku</text:p>
        </text:list-item>
      </text:list>
      <text:p text:style-name="P5">NIE PRZEPISUJEMY STARTU NA INNY BIEG, KTÓRY ORGANIZUJE FUNDACJA MAŁOPOLSKA BIEGA!</text:p>
      <text:p text:style-name="P7"><text:span text:style-name="Strong_20_Emphasis"><text:span text:style-name="T2">7. ŚWIADCZENIA DLA ZAWODNIKÓW</text:span></text:span></text:p>
      <text:p text:style-name="P6">– <text:span text:style-name="T1">start w biegu</text:span></text:p>
      <text:p text:style-name="P6">– <text:span text:style-name="T1">pomiar czasu z wynikami online za pomoca aplikacji B4Sport (do 200 zawodników opłaconych do 31.05. 2027, [powyżej tej liczby opłaconych zawodników pomiar z elektronicznymi matami), pomiar przy użyciu aplikacji na kilku punktach odżywczo-kontrolnych.</text:span></text:p>
      <text:p text:style-name="P6"><text:soft-page-break/>– <text:span text:style-name="T1">numer startowy z profilem trasy i telefonami alarmowymi, agrafkami</text:span></text:p>
      <text:p text:style-name="P6">– <text:span text:style-name="T1">mapy trasy w pliku gpx</text:span></text:p>
      <text:p text:style-name="P6">– <text:span text:style-name="T1">oznakowanie trasy w postaci wstążek i znaków farbami na ziemi</text:span></text:p>
      <text:p text:style-name="P6">– <text:span text:style-name="T1">jedzenie i napoje na punktach odżywczych na punktach</text:span></text:p>
      <text:p text:style-name="P6">– <text:span text:style-name="T1">ciepły posiłek na mecie</text:span></text:p>
      <text:p text:style-name="P6">– <text:span text:style-name="T1">zabezpieczenie medyczne</text:span></text:p>
      <text:p text:style-name="P6">– <text:span text:style-name="T1">obsługa techniczna na trasie</text:span></text:p>
      <text:p text:style-name="P6">– <text:span text:style-name="T1">worek na depozyt – depozyt w biurze zawodów</text:span></text:p>
      <text:p text:style-name="P6">– <text:span text:style-name="T1">medal pamiątkowy dla zawodników, którzy ukończyli bieg</text:span></text:p>
      <text:p text:style-name="P6">– <text:span text:style-name="T1">puchary dla 3 najlepszych kobiet i mężczyzn z każdej trasy</text:span></text:p>
      <text:p text:style-name="P7"><text:span text:style-name="Strong_20_Emphasis"><text:span text:style-name="T4">8. TRASA</text:span></text:span></text:p>
      <text:p text:style-name="P5">Dokładna mapa i profil oraz opis tras znajdują się w zakładce „TRASA” na stronie biegu.</text:p>
      <text:p text:style-name="P5">Na trasie biegu będą znajdowały się punkty kontrolne. Aby zostać sklasyfikowanym uczestnik będzie musiał zostać odnotowany na wszystkich (przynależnych do danego dystansu) punktach kontrolnych. Na punktach kontrolnych będą specjalnie oznakowani sędziowie.</text:p>
      <text:p text:style-name="P5">Trasa będzie częściowo będzie prowadziła drogą asfaltową publiczną, dlatego uczestnicy zawodów po drogach publicznych muszą poruszać się zgodnie z zasadami kodeksu ruchu drogowego- prawo o ruchu drogowym rozdział 2 art 11-14 (dokładne objaśnienie pod koniec regulaminu).</text:p>
      <text:p text:style-name="P5">Organizator zastrzega sobie prawo do zmiany trasy.</text:p>
      <text:p text:style-name="P7"><text:span text:style-name="Strong_20_Emphasis"><text:span text:style-name="T2">9. POSTANOWIENIA KOŃCOWE:</text:span></text:span></text:p>
      <text:p text:style-name="P7"><text:span text:style-name="T3">Organizator zastrzega sobie prawo do zmiany trasy lub skrócenia trasy w przypadku złych warunków pogodowych zagrażających zawodnikom, lub w przypadku uszkodzeń tras po których zostały poprowadzone biegi wcześniej. Organizator zastrzega sobie możliwość odwołania biegu, w przypadku pojawienia się zdażeń </text:span><text:span text:style-name="Emphasis"><text:span text:style-name="T3">force</text:span></text:span><text:span text:style-name="T3"> majeure (takich jak klęski żywiołowe, pożary, powodzie i inne), na które nie będzie miał możliwość, bądź, gdy będzie odgórny nakaz władz dotyczący zakazów organizacji imprez tego typu.</text:span></text:p>
      <text:p text:style-name="P5">Organizator nie bierze odpowiedzialności za pozostawione rzeczy na punktach lub w biurze zawodów.</text:p>
      <text:p text:style-name="P5">Organizator nie zajmuje się organizacją transportu do biura zawodów oraz nie zapewnia i nie organizuje noclegów (oprócz noclegów na Hali w Łącku). Chętnych na noclegi prosimy o kontakt na maila: biuro@fundacjamaloposlkabiega.pl</text:p>
      <text:p text:style-name="P5">Organizator zapewnia miejsce na odpoczynek w czasie biegu (punkt Zalesie) i tuz po biegu do momentu zamknięcia bazy zawodów.</text:p>
      <text:p text:style-name="P5">Każdy z uczestników biegu porusza się zgodnie z zasadami Kodeksu Drogowego- Prawo o ruchu drogowym rozdział 2, art 11-14</text:p>
      <text:p text:style-name="P7"><text:span text:style-name="Strong_20_Emphasis"><text:span text:style-name="T2">Art. 11. 1.</text:span></text:span><text:span text:style-name="T3"> Pieszy jest obowiązany korzystać z chodnika lub drogi dla pieszych, a w razie ich braku – z pobocza. Jeżeli nie ma pobocza lub czasowo nie można z niego korzystać, pieszy może korzystać z jezdni, pod warunkiem zajmowania miejsca jak najbliżej jej krawędzi i ustępowania miejsca nadjeżdżającemu pojazdowi.</text:span></text:p>
      <text:p text:style-name="P7"><text:span text:style-name="Strong_20_Emphasis"><text:span text:style-name="T2">2. </text:span></text:span><text:span text:style-name="T3">Pieszy idący po poboczu lub jezdni jest obowiązany iść lewą stroną drogi.</text:span></text:p>
      <text:p text:style-name="P7"><text:span text:style-name="Strong_20_Emphasis"><text:span text:style-name="T2">3. </text:span></text:span><text:span text:style-name="T3">Piesi idący jezdnią są obowiązani iść jeden za drugim. Na drodze o małym ruchu, w warunkach dobrej widoczności, dwóch pieszych może iść obok siebie.</text:span></text:p>
      <text:p text:style-name="P7"><text:soft-page-break/><text:span text:style-name="Strong_20_Emphasis"><text:span text:style-name="T2">4.</text:span></text:span><text:span text:style-name="T3"> Korzystanie przez pieszego z drogi dla rowerów jest dozwolone tylko w razie braku chodnika lub pobocza albo niemożności korzystania z nich. Pieszy, z wyjątkiem osoby niepełnosprawnej, korzystając z tej drogi, jest obowiązany ustąpić miejsca rowerowi.</text:span></text:p>
      <text:p text:style-name="P7"><text:span text:style-name="Strong_20_Emphasis"><text:span text:style-name="T2">5. </text:span></text:span><text:span text:style-name="T3">Przepisów ust. 1-4 nie stosuje się w strefie zamieszkania. W strefie tej pieszy korzysta z całej szerokości drogi i ma pierwszeństwo przed pojazdem.</text:span></text:p>
      <text:p text:style-name="P7"><text:span text:style-name="Strong_20_Emphasis"><text:span text:style-name="T2">Art. 12. 1. </text:span></text:span><text:span text:style-name="T3">Kolumna pieszych, z wyjątkiem pieszych w wieku do 10 lat, może się poruszać tylko prawą stroną jezdni.</text:span></text:p>
      <text:p text:style-name="P7"><text:span text:style-name="Strong_20_Emphasis"><text:span text:style-name="T2">2. </text:span></text:span><text:span text:style-name="T3">Do kolumny pieszych w wieku do 10 lat stosuje się odpowiednio przepisy art. 11 ust. 1 i 2.</text:span></text:p>
      <text:p text:style-name="P7"><text:span text:style-name="Strong_20_Emphasis"><text:span text:style-name="T2">3. </text:span></text:span><text:span text:style-name="T3">Liczba pieszych idących jezdnią w kolumnie obok siebie nie może przekraczać 4, a w kolumnie wojskowej – 6, pod warunkiem że kolumna nie zajmuje więcej niż połowy szerokości jezdni.</text:span></text:p>
      <text:p text:style-name="P7"><text:span text:style-name="Strong_20_Emphasis"><text:span text:style-name="T2">4. </text:span></text:span><text:span text:style-name="T3">Piesi w wieku do 10 lat mogą iść w kolumnie tylko dwójkami pod nadzorem co najmniej jednej osoby pełnoletniej.</text:span></text:p>
      <text:p text:style-name="P7"><text:span text:style-name="Strong_20_Emphasis"><text:span text:style-name="T2">5. </text:span></text:span><text:span text:style-name="T3">Długość kolumny pieszych nie może przekraczać 50 m. Odległość między kolumnami nie może być mniejsza niż 100 m.</text:span></text:p>
      <text:p text:style-name="P7"><text:span text:style-name="Strong_20_Emphasis"><text:span text:style-name="T2">6. </text:span></text:span><text:span text:style-name="T3">Jeżeli przemarsz kolumny pieszych odbywa się w warunkach niedostatecznej widoczności:</text:span></text:p>
      <text:p text:style-name="P7"><text:span text:style-name="Strong_20_Emphasis"><text:span text:style-name="T2">1) </text:span></text:span><text:span text:style-name="T3">pierwszy i ostatni z idących z lewej strony są obowiązani nieść latarki:</text:span></text:p>
      <text:p text:style-name="P7"><text:span text:style-name="Strong_20_Emphasis"><text:span text:style-name="T2">a) </text:span></text:span><text:span text:style-name="T3">pierwszy – ze światłem białym, skierowanym do przodu,</text:span></text:p>
      <text:p text:style-name="P7"><text:span text:style-name="Strong_20_Emphasis"><text:span text:style-name="T2">b) </text:span></text:span><text:span text:style-name="T3">ostatni – ze światłem czerwonym, skierowanym do tyłu;</text:span></text:p>
      <text:p text:style-name="P7"><text:span text:style-name="Strong_20_Emphasis"><text:span text:style-name="T2">2) </text:span></text:span><text:span text:style-name="T3">w kolumnie o długości przekraczającej 20 m idący po lewej stronie z przodu i z tyłu są obowiązani używać elementów odblaskowych odpowiadających właściwym warunkom technicznym, a ponadto idący po lewej stronie są obowiązani nieść dodatkowe latarki ze światłem białym, rozmieszczone w taki sposób, aby odległość między nimi nie przekraczała 10 m;</text:span></text:p>
      <text:p text:style-name="P7"><text:span text:style-name="Strong_20_Emphasis"><text:span text:style-name="T2">3) </text:span></text:span><text:span text:style-name="T3">światło latarek powinno być widoczne z odległości co najmniej 150 m.</text:span></text:p>
      <text:p text:style-name="P7"><text:span text:style-name="Strong_20_Emphasis"><text:span text:style-name="T2">7. </text:span></text:span><text:span text:style-name="T3">Zabrania się:</text:span></text:p>
      <text:p text:style-name="P7"><text:span text:style-name="Strong_20_Emphasis"><text:span text:style-name="T2">1) </text:span></text:span><text:span text:style-name="T3">ruchu po jezdni kolumny pieszych w czasie mgły; zakaz ten nie dotyczy kolumny wojskowej lub policyjnej;</text:span></text:p>
      <text:p text:style-name="P7"><text:span text:style-name="Strong_20_Emphasis"><text:span text:style-name="T2">2) </text:span></text:span><text:span text:style-name="T3">ruchu po jezdni kolumny pieszych w wieku do 10 lat w warunkach niedostatecznej widoczności;</text:span></text:p>
      <text:p text:style-name="P7"><text:span text:style-name="Strong_20_Emphasis"><text:span text:style-name="T2">3) </text:span></text:span><text:span text:style-name="T3">prowadzenia po jezdni kolumny pieszych przez osobę w wieku poniżej 18 lat.</text:span></text:p>
      <text:p text:style-name="P7"><text:span text:style-name="Strong_20_Emphasis"><text:span text:style-name="T2">Art. 13. 1. </text:span></text:span><text:span text:style-name="T3">Pieszy, przechodząc przez jezdnię lub torowisko, jest obowiązany zachować szczególną ostrożność oraz, z zastrzeżeniem ust. 2 i 3, korzystać z przejścia dla pieszych. Pieszy znajdujący się na tym przejściu ma pierwszeństwo przed pojazdem.</text:span></text:p>
      <text:p text:style-name="P7"><text:span text:style-name="Strong_20_Emphasis"><text:span text:style-name="T2">2. </text:span></text:span><text:span text:style-name="T3">Przechodzenie przez jezdnię poza przejściem dla pieszych jest dozwolone, gdy odległość od przejścia przekracza 100 m. Jeżeli jednak skrzyżowanie znajduje się w odległości mniejszej niż 100 m od wyznaczonego przejścia, przechodzenie jest dozwolone również na tym skrzyżowaniu.</text:span></text:p>
      <text:p text:style-name="P7"><text:span text:style-name="Strong_20_Emphasis"><text:span text:style-name="T2">3. </text:span></text:span><text:span text:style-name="T3">Przechodzenie przez jezdnię poza przejściem dla pieszych, o którym mowa w ust. 2, jest dozwolone tylko pod warunkiem, że nie spowoduje zagrożenia bezpieczeństwa ruchu lub utrudnienia ruchu pojazdów. Pieszy jest obowiązany ustąpić pierwszeństwa pojazdom i do przeciwległej krawędzi jezdni iść drogą najkrótszą, prostopadle do osi jezdni.</text:span></text:p>
      <text:p text:style-name="P7"><text:span text:style-name="Strong_20_Emphasis"><text:span text:style-name="T2">4. </text:span></text:span><text:span text:style-name="T3">Jeżeli na drodze znajduje się przejście nadziemne lub podziemne dla pieszych, pieszy jest obowiązany korzystać z niego, z zastrzeżeniem ust. 2 i 3.</text:span></text:p>
      <text:p text:style-name="P7"><text:span text:style-name="Strong_20_Emphasis"><text:span text:style-name="T2">5. </text:span></text:span><text:span text:style-name="T3">Na obszarze zabudowanym, na drodze dwujezdniowej lub po której kursują tramwaje po torowisku wyodrębnionym z jezdni, pieszy przechodząc przez jezdnię lub torowisko jest obowiązany korzystać tylko z przejścia dla pieszych.</text:span></text:p>
      <text:p text:style-name="P7"><text:span text:style-name="Strong_20_Emphasis"><text:span text:style-name="T2">6. </text:span></text:span><text:span text:style-name="T3">Przechodzenie przez torowisko wyodrębnione z jezdni jest dozwolone tylko w miejscu do tego przeznaczonym.</text:span></text:p>
      <text:p text:style-name="P7"><text:soft-page-break/><text:span text:style-name="Strong_20_Emphasis"><text:span text:style-name="T2">7. </text:span></text:span><text:span text:style-name="T3">Jeżeli wysepka dla pasażerów na przystanku komunikacji publicznej łączy się z przejściem dla pieszych, przechodzenie do i z przystanku jest dozwolone tylko po tym przejściu.</text:span></text:p>
      <text:p text:style-name="P7"><text:span text:style-name="Strong_20_Emphasis"><text:span text:style-name="T2">8. </text:span></text:span><text:span text:style-name="T3">Jeżeli przejście dla pieszych wyznaczone jest na drodze dwujezdniowej, przejście na każdej jezdni uważa się za przejście odrębne. Przepis ten stosuje się odpowiednio do przejścia dla pieszych w miejscu, w którym ruch pojazdów jest rozdzielony wysepką lub za pomocą innych urządzeń na jezdni.</text:span></text:p>
      <text:p text:style-name="P7"><text:span text:style-name="Strong_20_Emphasis"><text:span text:style-name="T2">Art. 14. </text:span></text:span><text:span text:style-name="T3">Zabrania się:</text:span></text:p>
      <text:p text:style-name="P7"><text:span text:style-name="Strong_20_Emphasis"><text:span text:style-name="T2">1) </text:span></text:span><text:span text:style-name="T3">wchodzenia na jezdnię:</text:span></text:p>
      <text:p text:style-name="P7"><text:span text:style-name="Strong_20_Emphasis"><text:span text:style-name="T2">a) </text:span></text:span><text:span text:style-name="T3">bezpośrednio przed jadący pojazd, w tym również na przejściu dla pieszych,</text:span></text:p>
      <text:p text:style-name="P7"><text:span text:style-name="Strong_20_Emphasis"><text:span text:style-name="T2">b) </text:span></text:span><text:span text:style-name="T3">spoza pojazdu lub innej przeszkody ograniczającej widoczność drogi;</text:span></text:p>
      <text:p text:style-name="P7"><text:span text:style-name="Strong_20_Emphasis"><text:span text:style-name="T2">2) </text:span></text:span><text:span text:style-name="T3">przechodzenia przez jezdnię w miejscu o ograniczonej widoczności drogi;</text:span></text:p>
      <text:p text:style-name="P7"><text:span text:style-name="Strong_20_Emphasis"><text:span text:style-name="T2">3) </text:span></text:span><text:span text:style-name="T3">zwalniania kroku lub zatrzymywania się bez uzasadnionej potrzeby podczas przechodzenia przez jezdnię lub torowisko;</text:span></text:p>
      <text:p text:style-name="P7"><text:span text:style-name="Strong_20_Emphasis"><text:span text:style-name="T2">4) </text:span></text:span><text:span text:style-name="T3">przebiegania przez jezdnię;</text:span></text:p>
      <text:p text:style-name="P7"><text:span text:style-name="Strong_20_Emphasis"><text:span text:style-name="T2">5) </text:span></text:span><text:span text:style-name="T3">chodzenia po torowisku;</text:span></text:p>
      <text:p text:style-name="P7"><text:span text:style-name="Strong_20_Emphasis"><text:span text:style-name="T2">6) </text:span></text:span><text:span text:style-name="T3">wchodzenia na torowisko, gdy zapory lub półzapory są opuszczone lub opuszczanie ich rozpoczęto;</text:span></text:p>
      <text:p text:style-name="P7"><text:span text:style-name="Strong_20_Emphasis"><text:span text:style-name="T2">7)</text:span></text:span><text:span text:style-name="T3"> przechodzenia przez jezdnię w miejscu, w którym urządzenie zabezpieczające lub przeszkoda oddzielają drogę dla pieszych albo chodnik od jezdni, bez względu na to, po której stronie jezdni one się znajdują.</text:span></text:p>
      <text:p text:style-name="P5">RODO – klauzula informacyjna</text:p>
      <text:p text:style-name="P5">Osoba startująca w biegach organizowanych przez Fundację Małopolska Biega wyraża zgodę na przetwarzanie swoich danych osobowych do celów uczestnictwa w tych imprezach sportowych zgodnie z art. 6 ust. 1 lit. a Rozporządzenia Parlamentu Europejskiego i Rady (UE) 2016/679 z dnia 27 kwietnia 2016 w sprawie ochrony osób fizycznych w związku z przetwarzaniem danych osobowych i w sprawie swobodnego przepływu takich danych oraz uchylenia dyrektywy 95/46/WE(RODO).</text:p>
      <text:p text:style-name="P7"><text:span text:style-name="T3">Fundacja Małopolska Biegaj informuje iż: Administratorem danych osobowych przetwarzanych przez Fundację jest Fundacja Małopolska Biega reprezentowany przez Prezesa z siedzibą Gołkowicach Dolnych 116b/2, zwany dalej: „Administratorem”. Kontakt do Administratora:</text:span><text:a xlink:type="simple" xlink:href="mailto:biuro@fundacjamalopolskabiega.pl" text:style-name="Internet_20_link" text:visited-style-name="Visited_20_Internet_20_Link"><text:span text:style-name="T6">biuro@fundacjamalopolskabiega.pl</text:span></text:a><text:span text:style-name="T3"> Podstawą prawną przetwarzania danych jest art. 6 ust. 1 lit. a RODO tj. wyrażona zgoda. Każdy, kogo dotyczą przetwarzane dane przez Fundację ma prawo do cofnięcia zgody w dowolnym momencie bez wpływu na zgodność z prawem przetwarzania, którego dokonano na podstawie zgody przed jej cofnięciem. 2 Fundacja przetwarza dane osobowe wyłącznie w celu uczestnictwa osób w zajęciach sportowych, rekreacyjnych, organizowanych zawodach sportowych, imprez sportowych oraz w celach promocji . Podanie danych osobowych nie jest obowiązkowe, aczkolwiek odmowa ich podania jest równoznaczna z brakiem możliwości uczestnictwa w zajęciach sportowych, rekreacyjnych oraz organizowanych zawodach sportowych. Dane są przechowywane nie dłużej niż jest to konieczne. Administrator może przekazać dane osobowe innym odbiorcom jedynie na podstawie przepisów prawa w tym w drodze umowy powierzenia przetwarzania danych osobowych. Administrator nie zamierza przekazywać danych do państwa trzeciego ani do organizacji międzynarodowych. Istnieje prawo dostępu do swoich danych, ich sprostowania, przenoszenia i usunięcia, a także prawo do ograniczenia przetwarzania danych lub do wniesienia sprzeciwu wobec przetwarzania jeżeli istnieją przesłanki do skorzystania z tych uprawnień i nie jest to ograniczone poprzez inne przepisy prawne. W związku z przetwarzaniem danych osobowych przez Administratora osobie, której dane są przetwarzane przysługuje prawo wniesienia skargi do organu nadzorczego. Organem właściwym dla w/w skargi jest: Urząd Ochrony Danych Osobowych, ul. Stawki 2, 00-193 Warszawa W oparciu o przetwarzane dane osobowe Administrator nie będzie podejmował zautomatyzowanych decyzji, w tym czynności profilowania.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ato" svg:font-family="Lato, sans-serif"/>
    <style:font-face style:name="Montserrat" svg:font-family="Montserrat"/>
    <style:font-face style:name="OpenSymbol" svg:font-family="OpenSymbol"/>
    <style:font-face style:name="Oswald" svg:font-family="Oswald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SimSun" style:font-size-asian="24pt" style:font-weight-asian="bold" style:font-name-complex="Arial1" style:font-size-complex="24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gnieszka Faron</meta:initial-creator>
    <meta:creation-date>2025-03-12T12:23:43.91</meta:creation-date>
    <dc:date>2026-09-07T13:44:11.12</dc:date>
    <dc:creator>AGA </dc:creator>
    <meta:editing-duration>PT1H53S</meta:editing-duration>
    <meta:editing-cycles>7</meta:editing-cycles>
    <meta:generator>OpenOffice/4.1.10$Win32 OpenOffice.org_project/4110m2$Build-9807</meta:generator>
    <meta:document-statistic meta:table-count="1" meta:image-count="0" meta:object-count="0" meta:page-count="7" meta:paragraph-count="175" meta:word-count="2476" meta:character-count="16812"/>
  </office:meta>
</office:document-meta>
</file>